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naog.org/s/naoghistory/item/2215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Удирдлагын академийн 2026-2027 оны хичээлийн шинэ жилийн нээлт боллоо.</text:p>
          </table:table-cell>
          <table:table-cell table:style-name="ce1" table:number-columns-repeated="4"/>
          <table:table-cell table:style-name="ce1" office:value-type="string" calcext:value-type="string">
            <text:p>2026.09.01</text:p>
          </table:table-cell>
          <table:table-cell table:style-name="ce1" office:value-type="string" calcext:value-type="string">
            <text:p>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2T11:57:49+00:00</meta:creation-date>
    <dc:date>2026-09-02T11:57:49+00:00</dc:date>
  </office:meta>
</office:document-meta>
</file>